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.AppleSystemUIFont" svg:font-family=".AppleSystemUIFont" style:font-family-generic="roman"/>
    <style:font-face style:name=".SFUI-Semibold" svg:font-family=".SFUI-Semibold" style:font-family-generic="roman"/>
    <style:font-face style:name=".SFUI-Regular" svg:font-family=".SFUI-Regular" style:font-family-generic="roman"/>
  </office:font-face-decls>
  <office:automatic-styles>
    <style:style style:name="P1" style:parent-style-name="p1" style:master-page-name="MP0" style:family="paragraph">
      <style:paragraph-properties fo:break-before="page"/>
    </style:style>
    <style:style style:name="T2" style:parent-style-name="s1" style:family="text">
      <style:text-properties style:text-underline-type="single" style:text-underline-style="solid" style:text-underline-width="auto" style:text-underline-mode="continuous"/>
    </style:style>
    <style:style style:name="T3" style:parent-style-name="s1" style:family="text">
      <style:text-properties style:text-underline-type="single" style:text-underline-style="solid" style:text-underline-width="auto" style:text-underline-mode="continuous"/>
    </style:style>
    <style:style style:name="T4" style:parent-style-name="s1" style:family="text">
      <style:text-properties style:text-underline-type="single" style:text-underline-style="solid" style:text-underline-width="auto" style:text-underline-mode="continuous"/>
    </style:style>
    <style:style style:name="P5" style:parent-style-name="Normal" style:family="paragraph">
      <style:paragraph-properties fo:margin-top="0.0312in" fo:margin-bottom="0in" fo:line-height="100%"/>
    </style:style>
    <style:style style:name="T6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7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8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9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10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11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12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13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14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15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16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17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18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19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20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21" style:parent-style-name="DefaultParagraphFont" style:family="text">
      <style:text-properties style:font-name=".SFUI-Semibold" style:font-name-complex="Times New Roman" fo:color="#1B1C1D" style:letter-kerning="false" fo:font-size="10.5pt" style:font-size-asian="10.5pt" style:font-size-complex="10.5pt"/>
    </style:style>
    <style:style style:name="T22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23" style:parent-style-name="s1" style:family="text">
      <style:text-properties style:text-underline-type="single" style:text-underline-style="solid" style:text-underline-width="auto" style:text-underline-mode="continuous"/>
    </style:style>
    <style:style style:name="T24" style:parent-style-name="s1" style:family="text">
      <style:text-properties style:text-underline-type="single" style:text-underline-style="solid" style:text-underline-width="auto" style:text-underline-mode="continuous"/>
    </style:style>
    <style:style style:name="T25" style:parent-style-name="s1" style:family="text">
      <style:text-properties style:text-underline-type="single" style:text-underline-style="solid" style:text-underline-width="auto" style:text-underline-mode="continuous"/>
    </style:style>
    <style:style style:name="T26" style:parent-style-name="s1" style:family="text">
      <style:text-properties style:text-underline-type="single" style:text-underline-style="solid" style:text-underline-width="auto" style:text-underline-mode="continuous"/>
    </style:style>
    <style:style style:name="T27" style:parent-style-name="s2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8" style:parent-style-name="s2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" style:parent-style-name="s2" style:family="text">
      <style:text-properties fo:font-weight="bold" style:font-weight-asian="bold" style:font-weight-complex="bold"/>
    </style:style>
    <style:style style:name="T30" style:parent-style-name="s2" style:family="text">
      <style:text-properties fo:font-weight="bold" style:font-weight-asian="bold" style:font-weight-complex="bold"/>
    </style:style>
    <style:style style:name="T31" style:parent-style-name="s2" style:family="text">
      <style:text-properties fo:font-weight="bold" style:font-weight-asian="bold" style:font-weight-complex="bold"/>
    </style:style>
    <style:style style:name="T32" style:parent-style-name="s2" style:family="text">
      <style:text-properties fo:font-weight="bold" style:font-weight-asian="bold" style:font-weight-complex="bold"/>
    </style:style>
    <style:style style:name="T33" style:parent-style-name="apple-tab-span" style:family="text">
      <style:text-properties style:font-name=".SFUI-Regular"/>
    </style:style>
    <style:style style:name="T34" style:parent-style-name="apple-tab-span" style:family="text">
      <style:text-properties style:font-name=".SFUI-Regular"/>
    </style:style>
    <style:style style:name="T35" style:parent-style-name="apple-tab-span" style:family="text">
      <style:text-properties style:font-name=".SFUI-Regular"/>
    </style:style>
    <style:style style:name="T36" style:parent-style-name="apple-tab-span" style:family="text">
      <style:text-properties style:font-name=".SFUI-Regular"/>
    </style:style>
    <style:style style:name="P37" style:parent-style-name="Normal" style:family="paragraph">
      <style:paragraph-properties fo:margin-top="0.0312in" fo:margin-bottom="0in" fo:line-height="100%"/>
    </style:style>
    <style:style style:name="T38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39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40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41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42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43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44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45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46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47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48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49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50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51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52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53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54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55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56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T57" style:parent-style-name="DefaultParagraphFont" style:family="text">
      <style:text-properties style:font-name=".SFUI-Semibold" style:font-name-complex="Times New Roman" fo:font-weight="bold" style:font-weight-asian="bold" style:font-weight-complex="bold" fo:color="#1B1C1D" style:letter-kerning="false" fo:font-size="10.5pt" style:font-size-asian="10.5pt" style:font-size-complex="10.5pt"/>
    </style:style>
    <style:style style:name="T58" style:parent-style-name="DefaultParagraphFont" style:family="text"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P59" style:parent-style-name="Normal" style:family="paragraph">
      <style:paragraph-properties fo:margin-top="0.0312in" fo:margin-bottom="0in" fo:line-height="100%"/>
      <style:text-properties style:font-name=".SFUI-Regular" style:font-name-complex="Times New Roman" fo:color="#1B1C1D" style:letter-kerning="false" fo:font-size="10.5pt" style:font-size-asian="10.5pt" style:font-size-complex="10.5pt"/>
    </style:style>
    <style:style style:name="P60" style:parent-style-name="Normal" style:family="paragraph">
      <style:paragraph-properties fo:margin-top="0.0312in" fo:margin-bottom="0in" fo:line-height="100%"/>
      <style:text-properties style:font-name=".AppleSystemUIFont" style:font-name-complex="Times New Roman" fo:color="#1B1C1D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Write the passage and circle</text:span><text:span text:style-name="T3"><text:s/>the Abstract Noun</text:span><text:span text:style-name="T4">:</text:span></text:p>
      <text:p text:style-name="P5"><text:span text:style-name="T6">Tim stood before the heavy door with a feeling of<text:s/></text:span><text:span text:style-name="T7">excitement</text:span><text:span text:style-name="T8">. He knew that opening it would require great<text:s/></text:span><text:span text:style-name="T9">bravery</text:span><text:span text:style-name="T10">, but his<text:s/></text:span><text:span text:style-name="T11">curiosity</text:span><text:span text:style-name="T12"><text:s/>was stronger than his<text:s/></text:span><text:span text:style-name="T13">fear</text:span><text:span text:style-name="T14">. As the door creaked open, a warm glow filled the room. It wasn't filled with gold or silver, but with<text:s/></text:span><text:span text:style-name="T15">kindness</text:span><text:span text:style-name="T16"><text:s/>and<text:s/></text:span><text:span text:style-name="T17">joy</text:span><text:span text:style-name="T18">. Tim realized then that true<text:s/></text:span><text:span text:style-name="T19">happiness</text:span><text:span text:style-name="T20"><text:s/>doesn't come from things we can touch, but from the<text:s/></text:span><text:span text:style-name="T21">love</text:span><text:span text:style-name="T22"><text:s/>we share with others.</text:span></text:p>
      <text:p text:style-name="p3"/>
      <text:p text:style-name="p1"><text:span text:style-name="T23">Fill in the<text:s/></text:span><text:span text:style-name="T24">b</text:span><text:span text:style-name="T25">lanks</text:span><text:span text:style-name="T26"><text:s/></text:span><text:span text:style-name="T27">u</text:span><text:span text:style-name="T28">sing the words from the provided box:</text:span><text:span text:style-name="s2"><text:s/></text:span></text:p>
      <text:p text:style-name="p1"><text:span text:style-name="T29">( peace, patience, bravery,</text:span><text:span text:style-name="T30"><text:s/></text:span><text:span text:style-name="T31">hope,</text:span><text:span text:style-name="T32"><text:s/>freedom)</text:span></text:p>
      <text:p text:style-name="p1"/>
      <text:p text:style-name="p3"><text:span text:style-name="s2">1.</text:span><text:span text:style-name="T33"><text:tab/></text:span><text:span text:style-name="s1">____</text:span><text:span text:style-name="s2"><text:s/>is needed to wait for good results.</text:span></text:p>
      <text:p text:style-name="p4"><text:span text:style-name="s2">2.</text:span><text:span text:style-name="T34"><text:tab/></text:span><text:span text:style-name="s2">The soldier showed great<text:s/></text:span><text:span text:style-name="s1">_____</text:span><text:span text:style-name="s2"><text:s/>during the battle.</text:span></text:p>
      <text:p text:style-name="p4"><text:span text:style-name="s2">3.</text:span><text:span text:style-name="T35"><text:tab/></text:span><text:span text:style-name="s1">_____</text:span><text:span text:style-name="s2"><text:s/>is better than war.</text:span></text:p>
      <text:p text:style-name="p7"><text:span text:style-name="s2">4.</text:span><text:span text:style-name="T36"><text:tab/></text:span><text:span text:style-name="s2">Every citizen deserves<text:s/></text:span><text:span text:style-name="s1">_____</text:span><text:span text:style-name="s2">.</text:span></text:p>
      <text:p text:style-name="p9"><text:span text:style-name="s2">5.<text:s/></text:span><text:span text:style-name="s2">We should never lose<text:s/></text:span><text:span text:style-name="s1">____</text:span><text:span text:style-name="s2"><text:s/>in difficult times.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pan text:style-name="s2">Answers</text:span></text:p>
      <text:p text:style-name="P37"><text:span text:style-name="T38">Q1.<text:s/></text:span><text:span text:style-name="T39">Excitement</text:span><text:span text:style-name="T40">,<text:s/></text:span><text:span text:style-name="T41">bravery</text:span><text:span text:style-name="T42">,<text:s/></text:span><text:span text:style-name="T43">curiosity</text:span><text:span text:style-name="T44"><text:s/></text:span><text:span text:style-name="T45">,</text:span><text:span text:style-name="T46">fear</text:span><text:span text:style-name="T47">.<text:s/></text:span><text:span text:style-name="T48">kindness</text:span><text:span text:style-name="T49"><text:s/></text:span><text:span text:style-name="T50">,</text:span><text:span text:style-name="T51"><text:s/></text:span><text:span text:style-name="T52">joy</text:span><text:span text:style-name="T53">,<text:s/></text:span><text:span text:style-name="T54">happiness</text:span><text:span text:style-name="T55">,</text:span><text:span text:style-name="T56"><text:s/></text:span><text:span text:style-name="T57">love</text:span><text:span text:style-name="T58"><text:s/></text:span></text:p>
      <text:p text:style-name="P59">Q2. Patience, bravery, peace, freedom, hope</text:p>
      <text:p text:style-name="P60"/>
      <text:p text:style-name="p10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Yu Mincho" svg:font-family="Yu Mincho" style:font-family-generic="roman" style:font-pitch="variable" svg:panose-1="2 2 4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.AppleSystemUIFont" svg:font-family=".AppleSystemUIFont" style:font-family-generic="roman"/>
    <style:font-face style:name=".SFUI-Semibold" svg:font-family=".SFUI-Semibold" style:font-family-generic="roman"/>
    <style:font-face style:name=".SFUI-Regular" svg:font-family=".SFUI-Regular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5in"/>
      <style:text-properties style:font-name="Calibri" style:font-name-asian="Yu Mincho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Yu Gothic Light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Yu Gothic Light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Yu Gothic Light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Yu Gothic Light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fo:margin-bottom="0.0555in" fo:line-height="100%"/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style:style style:name="p1" style:display-name="p1" style:family="paragraph" style:parent-style-name="Normal">
      <style:paragraph-properties fo:margin-top="0.1826in" fo:margin-bottom="0in" fo:line-height="100%"/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2" style:display-name="p2" style:family="paragraph" style:parent-style-name="Normal">
      <style:paragraph-properties fo:margin-top="0.0312in" fo:margin-bottom="0in" fo:line-height="100%"/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3" style:display-name="p3" style:family="paragraph" style:parent-style-name="Normal">
      <style:paragraph-properties fo:margin-top="0.0972in" fo:margin-bottom="0in" fo:line-height="100%" fo:margin-left="0.3187in" fo:text-indent="-0.2062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4" style:display-name="p4" style:family="paragraph" style:parent-style-name="Normal">
      <style:paragraph-properties fo:margin-top="0.0972in" fo:margin-bottom="0in" fo:line-height="100%" fo:margin-left="0.3187in" fo:text-indent="-0.2284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5" style:display-name="p5" style:family="paragraph" style:parent-style-name="Normal">
      <style:paragraph-properties fo:margin-top="0.0972in" fo:margin-bottom="0in" fo:line-height="100%" fo:margin-left="0.3187in" fo:text-indent="-0.2312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6" style:display-name="p6" style:family="paragraph" style:parent-style-name="Normal">
      <style:paragraph-properties fo:margin-top="0.0972in" fo:margin-bottom="0in" fo:line-height="100%" fo:margin-left="0.3187in" fo:text-indent="-0.227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7" style:display-name="p7" style:family="paragraph" style:parent-style-name="Normal">
      <style:paragraph-properties fo:margin-top="0.0972in" fo:margin-bottom="0in" fo:line-height="100%" fo:margin-left="0.3187in" fo:text-indent="-0.2305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8" style:display-name="p8" style:family="paragraph" style:parent-style-name="Normal">
      <style:paragraph-properties fo:margin-top="0.0972in" fo:margin-bottom="0in" fo:line-height="100%" fo:margin-left="0.3187in" fo:text-indent="-0.2097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9" style:display-name="p9" style:family="paragraph" style:parent-style-name="Normal">
      <style:paragraph-properties fo:margin-top="0.0972in" fo:margin-bottom="0in" fo:line-height="100%" fo:margin-left="0.3187in" fo:text-indent="-0.2291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p10" style:display-name="p10" style:family="paragraph" style:parent-style-name="Normal">
      <style:paragraph-properties fo:margin-top="0.0972in" fo:margin-bottom="0in" fo:line-height="100%" fo:margin-left="0.3187in" fo:text-indent="-0.2951in">
        <style:tab-stops/>
      </style:paragraph-properties>
      <style:text-properties style:font-name=".AppleSystemUIFont" style:font-name-complex="Times New Roman" fo:color="#1B1C1D" style:letter-kerning="false" fo:font-size="10.5pt" style:font-size-asian="10.5pt" style:font-size-complex="10.5pt" fo:hyphenate="false"/>
    </style:style>
    <style:style style:name="s1" style:display-name="s1" style:family="text" style:parent-style-name="DefaultParagraphFont">
      <style:text-properties style:font-name=".SFUI-Semibold" fo:font-weight="bold" style:font-weight-asian="bold" style:font-weight-complex="bold" fo:font-style="normal" style:font-style-asian="normal" style:font-style-complex="normal" fo:font-size="10.5pt" style:font-size-asian="10.5pt" style:font-size-complex="10.5pt"/>
    </style:style>
    <style:style style:name="s2" style:display-name="s2" style:family="text" style:parent-style-name="DefaultParagraphFont">
      <style:text-properties style:font-name=".SFUI-Regular" fo:font-weight="normal" style:font-weight-asian="normal" style:font-weight-complex="normal" fo:font-style="normal" style:font-style-asian="normal" style:font-style-complex="normal" fo:font-size="10.5pt" style:font-size-asian="10.5pt" style:font-size-complex="10.5pt"/>
    </style:style>
    <style:style style:name="apple-tab-span" style:display-name="apple-tab-span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ushani Biswas</meta:initial-creator>
    <dc:creator>Koushani Biswas</dc:creator>
    <meta:creation-date>2026-04-16T04:36:00Z</meta:creation-date>
    <dc:date>2026-04-16T04:36:00Z</dc:date>
    <meta:template xlink:href="Normal.dotm" xlink:type="simple"/>
    <meta:editing-cycles>23</meta:editing-cycles>
    <meta:editing-duration>PT780S</meta:editing-duration>
    <meta:document-statistic meta:page-count="1" meta:paragraph-count="1" meta:word-count="134" meta:character-count="901" meta:row-count="6" meta:non-whitespace-character-count="768"/>
  </office:meta>
</office:document-meta>
</file>